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fo:font-size="10pt" fo:font-weight="bold" officeooo:rsid="00102707" officeooo:paragraph-rsid="00102707" style:font-size-asian="8.75pt" style:font-weight-asian="bold" style:font-size-complex="10pt" style:font-weight-complex="bold"/>
    </style:style>
    <style:style style:name="P2" style:family="paragraph" style:parent-style-name="Standard">
      <style:paragraph-properties fo:text-align="left" style:justify-single-word="false"/>
      <style:text-properties fo:font-size="10pt" fo:font-weight="normal" officeooo:rsid="00102707" officeooo:paragraph-rsid="00102707" style:font-size-asian="8.75pt" style:font-weight-asian="normal" style:font-size-complex="10pt" style:font-weight-complex="normal"/>
    </style:style>
    <style:style style:name="P3" style:family="paragraph" style:parent-style-name="Standard">
      <style:paragraph-properties fo:text-align="left" style:justify-single-word="false"/>
      <style:text-properties fo:font-size="10pt" fo:font-weight="normal" officeooo:rsid="00102707" officeooo:paragraph-rsid="001150ac" style:font-size-asian="8.75pt" style:font-weight-asian="normal" style:font-size-complex="10pt" style:font-weight-complex="normal"/>
    </style:style>
    <style:style style:name="P4" style:family="paragraph" style:parent-style-name="Standard">
      <style:paragraph-properties fo:text-align="left" style:justify-single-word="false"/>
      <style:text-properties fo:font-size="10pt" fo:font-weight="bold" officeooo:rsid="00102707" officeooo:paragraph-rsid="001150ac" style:font-size-asian="8.75pt" style:font-weight-asian="bold" style:font-size-complex="10pt" style:font-weight-complex="bold"/>
    </style:style>
    <style:style style:name="T1" style:family="text">
      <style:text-properties officeooo:rsid="001150ac"/>
    </style:style>
    <style:style style:name="T2" style:family="text">
      <style:text-properties fo:font-weight="bold" style:font-weight-asian="bold" style:font-weight-complex="bol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MOMS FOR LIBERTY ADAMS <text:span text:style-name="T1">COUNTY </text:span>WI CODE OF CONDUCT</text:p>
      <text:p text:style-name="P1"/>
      <text:p text:style-name="P2"><text:span text:style-name="T2">Goal:</text:span> To establish a set of principles and practices for Moms for Liberty ADAMS <text:span text:style-name="T1">COUNTY</text:span> WI members that will set parameters and provide guidance for member conduct and decision-making.</text:p>
      <text:p text:style-name="P2"/>
      <text:p text:style-name="P3"><text:span text:style-name="T2">Code: </text:span>Members of Moms for Liberty ADAMS <text:span text:style-name="T1">COUNTY</text:span> WI are committed to observing and promoting the highest standards of ethical conduct in the performance of their responsibilities as members. Moms for Liberty <text:span text:style-name="T1">ADAMS COUNTY WI </text:span>members pledge to accept this code as a minimum guideline for ethical conduct. Members shall:</text:p>
      <text:p text:style-name="P3"/>
      <text:p text:style-name="P4">ACCOUNTABILITY</text:p>
      <text:p text:style-name="P3">• Faithfully abide by the By-laws and Policies of Moms for Liberty, Inc. and Moms for Liberty <text:span text:style-name="T1">ADAMS COUNTY WI</text:span></text:p>
      <text:p text:style-name="P3">• Exercise reasonable care, good faith and due diligence in organizational affairs.</text:p>
      <text:p text:style-name="P3">• Fully disclose, at the earliest opportunity, information that may result in a perceived or actual conflict of interest.</text:p>
      <text:p text:style-name="P3">• Fully disclose, at the earliest opportunity, information of fact that would have significance in Moms for Liberty <text:span text:style-name="T1">ADAMS <text:s/>COUNTY WI </text:span>leadership’s decision making.</text:p>
      <text:p text:style-name="P3">• Remain accountable for prudent fiscal management to chapter members, the board, and nonprofit sector, and where applicable, to government and funding bodies.</text:p>
      <text:p text:style-name="P3">• Refrain from entering into a business agreement or contract on behalf of Moms for Liberty <text:span text:style-name="T1">ADAMS COUNTY WI</text:span>.</text:p>
      <text:p text:style-name="P3"/>
      <text:p text:style-name="P3"><text:span text:style-name="T2">EXCELLENCE</text:span></text:p>
      <text:p text:style-name="P3">• Maintain a professional level of courtesy, respect, and objectivity.</text:p>
      <text:p text:style-name="P3">• Assist other members in upholding this Code of Conduct.</text:p>
      <text:p text:style-name="P3">• Strive to create a positive and enjoyable experience for yourself, fellow chapter members, and those you work with in the community.</text:p>
      <text:p text:style-name="P3">• Be mindful of all communications (e.g. public speaking, emails, print pieces, websites, and social media), as an always-identifiable representative of Moms for Liberty <text:span text:style-name="T1">ADAMS COUNTY WI</text:span>. All communications shall remain informational/encouraging (e.g. offensive jokes, cursing, yelling, and negative dialogue shall be avoided).</text:p>
      <text:p text:style-name="P3">• Understand that the success of Moms for Liberty <text:span text:style-name="T1">ADAMS COUNTY WI </text:span>depends upon volunteers in a variety of roles.</text:p>
      <text:p text:style-name="P3">• Understand that Moms for Liberty <text:span text:style-name="T1">ADAMS COUNTY WI</text:span> values its member volunteers and works to create resources and committees to support and enhance their involvement. However, volunteers conducting themselves in a manner inconsistent with the mission, or this Code of Conduct, may be removed.</text:p>
      <text:p text:style-name="P3"/>
      <text:p text:style-name="P3"><text:span text:style-name="T2">PERSONAL GAIN</text:span> • Exercise the powers invested for the good of all members of the organization rather than for his or her personal benefit, or that of an outside group represented.</text:p>
      <text:p text:style-name="P3"/>
      <text:p text:style-name="P3"><text:span text:style-name="T2">CONFIDENTIALITY</text:span></text:p>
      <text:p text:style-name="P3">• Respect the confidentiality of sensitive information known due to membership involvement.</text:p>
      <text:p text:style-name="P3">• Use significant effort to protect and maintain confidential information shared with the group for official business (e.g. constituent data).</text:p>
      <text:p text:style-name="P3"/>
      <text:p text:style-name="P3">This volunteer agreement, once signed, will be in effect for as long as the member is in their position.</text:p>
      <text:p text:style-name="P3"/>
      <text:p text:style-name="P3">Member Name: _______________________________________________________________ </text:p>
      <text:p text:style-name="P3">Member Signature: ____________________________________________________________ Date:_____________________________ 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0.4925in" style:writing-mode="page"/>
      <style:text-properties style:use-window-font-color="true" loext:opacity="0%" style:font-name="Liberation Serif" fo:font-size="12pt" fo:language="en" fo:country="US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8.5in" fo:page-height="11in" style:num-format="1" style:print-orientation="portrait" fo:margin-top="0.7874in" fo:margin-bottom="0.7874in" fo:margin-left="0.7874in" fo:margin-right="0.7874in" style:writing-mode="lr-tb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9-05T13:40:25.953275100</meta:creation-date>
    <dc:date>2026-09-05T14:02:08.024915300</dc:date>
    <meta:editing-duration>PT10M18S</meta:editing-duration>
    <meta:editing-cycles>1</meta:editing-cycles>
    <meta:document-statistic meta:table-count="0" meta:image-count="0" meta:object-count="0" meta:page-count="1" meta:paragraph-count="24" meta:word-count="447" meta:character-count="3024" meta:non-whitespace-character-count="2598"/>
    <meta:generator>LibreOffice/26.2.5.2$Windows_X86_64 LibreOffice_project/cd7284b4cbbfeb507e630c1aac019f4157393acb</meta:generator>
  </office:meta>
</office:document-meta>
</file>